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из-молжаниновского-уступили-команде-из-восточного-дегунина"/>Волейболисты из Молжаниновского уступили команде из Восточного Дегунина<text:bookmark-end text:name="волейболисты-из-молжаниновского-уступили-команде-из-восточного-дегунина"/></text:h>
      <text:p text:style-name="First_20_paragraph">20.10.2021</text:p>
      <text:p text:style-name="Text_20_body"><text:span text:style-name="T1">В воскресенье, 17 октября, в Центре современного пятиборья «Северный» состоялись окружные соревнования по волейболу Московской комплексной Спартакиады «Спорт для Всех», в котором сразились команды из районов Молжаниновский и Восточное Дегунино. Об этом сообщает Администрация Совета депутатов на своей официальной странице в социальной сети Instagram.</text:span></text:p>
      <text:p text:style-name="Text_20_body">«Активное участие в соревнованиях приняла мужская команда от муниципального округа Молжаниновский в составе 8 человек. В окружных соревнованиях по волейболу приняли участие 12 мужских команд САО. Команда нашего округа сразилась с командой района Восточное Дегунино. По итогам соревнований победу одержала команда района Восточное Дегунино со счётом 15:7″, — говорится в сообщении.</text:p>
      <text:p text:style-name="Text_20_body">Отмечается, что соревнования проходили на выбывание, то есть одна партия длилась до 15 очков.</text:p>
      <text:p text:style-name="Text_20_body">Ранее юные спортсмены из Молжаниновского достойно выступили на первенстве по ориентированию.</text:p>
      <text:p text:style-name="Text_20_body"><text:line-break/></text:p>
      <text:p text:style-name="Text_20_body">Адрес страницы: <text:a xlink:type="simple" xlink:href="http://molzhaninovskiy.mos.ru/presscenter/news/detail/10339939.html" office:name=""><text:span text:style-name="Definition">http://molzhaninovskiy.mos.ru/presscenter/news/detail/10339939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8:36:49Z</meta:creation-date>
    <dc:date>2023-08-17T18:36:49Z</dc:date>
  </office:meta>
</office:document-meta>
</file>