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торговом-центре-на-ленинградском-шоссе-проведут-бесплатный-мастер-класс-по-латинским-танцам"/>В торговом центре на Ленинградском шоссе проведут бесплатный мастер-класс по латинским танцам<text:bookmark-end text:name="в-торговом-центре-на-ленинградском-шоссе-проведут-бесплатный-мастер-класс-по-латинским-танцам"/></text:h>
      <text:p text:style-name="First_20_paragraph">27.06.2023</text:p>
      <text:p text:style-name="Text_20_body"><text:span text:style-name="T1">В торговом центре «МЕГА Химки» 2 июля в 18:00 состоится бесплатный мастер-класс по латинским танцам. Об этом сегодня сообщили организаторы мероприятия.</text:span><text:line-break/><text:line-break/></text:p>
      <text:p text:style-name="Text_20_body">«Приходи на бесплатный урок по латинским танцам в кафе БарБошко в МЕГА Парке. Зажигательные ритмы на открытой веранде в кругу новых знакомых подарят тебе отличное настроение. Новичок или профессионал, один или с друзьями — здесь будет весело всем», — уточнили организаторы.<text:line-break/><text:line-break/></text:p>
      <text:p text:style-name="Text_20_body">Всех желающих принять участие в мастер-классе будут ждать на веранде кафе БарБошко в МЕГА Парке.<text:line-break/><text:line-break/></text:p>
      <text:p text:style-name="Text_20_body">Категория 16+.</text:p>
      <text:p text:style-name="Text_20_body"><text:line-break/></text:p>
      <text:p text:style-name="Text_20_body">Адрес страницы: <text:a xlink:type="simple" xlink:href="http://molzhaninovskiy.mos.ru/presscenter/news/detail/11680709.html" office:name=""><text:span text:style-name="Definition">http://molzhaninovskiy.mos.ru/presscenter/news/detail/11680709.html</text:span></text:a></text:p>
      <text:p text:style-name="Text_20_body"><text:a xlink:type="simple" xlink:href="http://molzhaninovskiy.mos.ru" office:name=""><text:span text:style-name="Definition">Управа района Молжанинов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7T13:23:54Z</meta:creation-date>
    <dc:date>2023-06-27T13:23:54Z</dc:date>
  </office:meta>
</office:document-meta>
</file>