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некоторых-поездов-на-ленинградском-направлении-ржд-изменится-в-июле"/>Расписание некоторых поездов на Ленинградском направлении РЖД изменится в июле<text:bookmark-end text:name="расписание-некоторых-поездов-на-ленинградском-направлении-ржд-изменится-в-июле"/></text:h>
      <text:p text:style-name="First_20_paragraph">30.06.2020</text:p>
      <text:p text:style-name="Text_20_body"><text:span text:style-name="T1">В связи с модернизацией инфраструктуры Октябрьской железной дороги в июле изменится расписание движения некоторых пригородных поездов на участках Москва – Тверь (Конаково) и Тверь – Бологое (Торжок).</text:span></text:p>
      <text:p text:style-name="Text_20_body"><text:line-break/></text:p>
      <text:p text:style-name="Text_20_body"> Полное расписание доступно по ссылке http://mtppk.ru/news/1817 Помимо этого, в отдельные дни изменится время отправления/прибытия некоторых пригородных поездов Московско-Тверской ППК.</text:p>
      <text:p text:style-name="Text_20_body"><text:line-break/></text:p>
      <text:p text:style-name="Text_20_body"> С изменениями можно ознакомиться на информационных стендах станций и на сайте ОАО «РЖД» в разделе «Пассажирам». Также актуальное расписание всегда можно найти в мобильном приложении «РЖД Пассажирам», доступном для iOS и Android.</text:p>
      <text:p text:style-name="Text_20_body"><text:line-break/></text:p>
      <text:p text:style-name="Text_20_body"> Московско-Тверская ППК приносит извинения за неудобства и просит пассажиров заранее планировать свои поездки с учётом изменений в расписании движения.</text:p>
      <text:p text:style-name="Text_20_body"><text:line-break/></text:p>
      <text:p text:style-name="Text_20_body">Адрес страницы: <text:a xlink:type="simple" xlink:href="http://molzhaninovskiy.mos.ru/presscenter/news/detail/9000178.html" office:name=""><text:span text:style-name="Definition">http://molzhaninovskiy.mos.ru/presscenter/news/detail/9000178.html</text:span></text:a></text:p>
      <text:p text:style-name="Text_20_body"><text:a xlink:type="simple" xlink:href="http://molzhaninovskiy.mos.ru" office:name=""><text:span text:style-name="Definition">Управа района Молжанинов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5:26:39Z</meta:creation-date>
    <dc:date>2023-09-21T05:26:39Z</dc:date>
  </office:meta>
</office:document-meta>
</file>