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аршруте-283-появится-больше-вместительных-автобусов"/>На маршруте № 283 появится больше вместительных автобусов<text:bookmark-end text:name="на-маршруте-283-появится-больше-вместительных-автобусов"/></text:h>
      <text:p text:style-name="First_20_paragraph">27.08.2020</text:p>
      <text:p text:style-name="Text_20_body"><text:span text:style-name="T1">С 31 августа 2020 года по просьбе депутата Павла Тимонина спланировано увеличение количества автобусов особо большой вместимости (типа «гармошка») на маршруте № 283. Информация об этом появилась на странице Администрации муниципального округа Молжаниновский в социальной сети Instagram.</text:span></text:p>
      <text:p text:style-name="Text_20_body">«Филиал Зеленоградский автокомбинат ГУП «Мосгортранс» рассмотрел обращение и сообщает, что с 31.08.2020 на маршруте № 283 запланирована работа трех единиц автобусов особо большой вместимости модели ЛиАЗ-6213″, — говорится в ответе Павлу Тимонину от ГУП «Мосгортранс».</text:p>
      <text:p text:style-name="Text_20_body">Напомним, что маршрут автобуса № 283 в Молжаниновском районе запустили 11 сентября 2018 года. От конечной остановки «Комсомольская улица» (Подрезково) автобусы едут односторонним движением по Комсомольской улице, 1-й Сестрорецкой и 2-й Подрезковской улицам, Ленинградскому шоссе, далее в обоих направлениях по Шереметьевскому шоссе, трассе М-11, Северо-Восточной хорде, Библиотечному проезду, улицам Дыбенко, Лавочкина и Фестивальной улице до метро «Речной вокзал».</text:p>
      <text:p text:style-name="Text_20_body"><text:line-break/></text:p>
      <text:p text:style-name="Text_20_body">Адрес страницы: <text:a xlink:type="simple" xlink:href="http://molzhaninovskiy.mos.ru/presscenter/news/detail/9176066.html" office:name=""><text:span text:style-name="Definition">http://molzhaninovskiy.mos.ru/presscenter/news/detail/9176066.html</text:span></text:a></text:p>
      <text:p text:style-name="Text_20_body"><text:a xlink:type="simple" xlink:href="http://molzhaninovskiy.mos.ru" office:name=""><text:span text:style-name="Definition">Управа района Молжанинов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7:47:03Z</meta:creation-date>
    <dc:date>2023-08-16T17:47:03Z</dc:date>
  </office:meta>
</office:document-meta>
</file>