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инявинской-пройдут-районные-соревнования-по-волейболу"/>На Синявинской пройдут районные соревнования по волейболу<text:bookmark-end text:name="на-синявинской-пройдут-районные-соревнования-по-волейболу"/></text:h>
      <text:p text:style-name="First_20_paragraph">28.08.2020</text:p>
      <text:p text:style-name="Text_20_body"><text:span text:style-name="T1">На странице (</text:span><text:a xlink:type="simple" xlink:href="https://www.instagram.com/administratsya_molshaninovsky/" office:name=""><text:span text:style-name="Definition"><text:span text:style-name="T1">https://www.instagram.com/administratsya_molshaninovsky/</text:span></text:span></text:a><text:span text:style-name="T1">) Администрации муниципального округа Молжаниновский в социальной сети Instagram появилась информация о районных соревнованиях по волейболу, которые пройдут 5 сентября 2020 года в школе «Перспектива».</text:span></text:p>
      <text:p text:style-name="Text_20_body">«Уважаемые жители! Администрация Совета депутатов и Совет депутатов муниципального округа Молжаниновский приглашают принять участие в районных соревнованиях по волейболу, в рамках окружной спартакиады „Спорт для всех“, „Московский двор — спортивный двор“ команды от 14 лет и старше: девушек и юношей, мужчин и женщин. В составе команды 6 человек», — говорится в сообщении.</text:p>
      <text:p text:style-name="Text_20_body">Заявки принимаются:</text:p>
      <text:p text:style-name="Text_20_body">• от сформированных команд жителей района;<text:line-break/>• от жителей района, желающих участвовать индивидуально (из жителей, подавших заявки в индивидуальном порядке, будут сформированы команды до начала соревнований.</text:p>
      <text:p text:style-name="Text_20_body">Заявку необходимо направить до 3 сентября по телефону: +7 (917) 509-20-49 (Петухова Татьяна Александровна).</text:p>
      <text:p text:style-name="Text_20_body">Жеребьевка команд состоится перед открытием соревнований. Регистрация участников с 10:30. Начало соревнования в 11:00.</text:p>
      <text:p text:style-name="Text_20_body">Место проведения: Синявинская, 11, волейбольная площадка на территории ГБОУ Школа Перспектива.</text:p>
      <text:p text:style-name="Text_20_body"><text:line-break/></text:p>
      <text:p text:style-name="Text_20_body">Адрес страницы: <text:a xlink:type="simple" xlink:href="http://molzhaninovskiy.mos.ru/presscenter/news/detail/9180749.html" office:name=""><text:span text:style-name="Definition">http://molzhaninovskiy.mos.ru/presscenter/news/detail/9180749.html</text:span></text:a></text:p>
      <text:p text:style-name="Text_20_body"><text:a xlink:type="simple" xlink:href="http://molzhaninovskiy.mos.ru" office:name=""><text:span text:style-name="Definition">Управа района Молжанинов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7:28:12Z</meta:creation-date>
    <dc:date>2023-05-16T17:28:12Z</dc:date>
  </office:meta>
</office:document-meta>
</file>