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вушек-из-молжаниновского-приглашают-на-курсы-бизнес-леди"/>Девушек из Молжаниновского приглашают на курсы бизнес-леди<text:bookmark-end text:name="девушек-из-молжаниновского-приглашают-на-курсы-бизнес-леди"/></text:h>
      <text:p text:style-name="First_20_paragraph">05.10.2020</text:p>
      <text:p text:style-name="Text_20_body"><text:span text:style-name="T1">В семейном центре САО, который располагается на Карельском бульваре, скоро начнется пятый сезон программы под названием «Женский стартап. Начни бизнес без вложений!». Об этом сообщает администрация центра.</text:span></text:p>
      <text:p text:style-name="Text_20_body">«Цель проекта — помочь участницам в организации малого предприятия с доходом от 30 тысяч рублей при отсутствии начальных вложений», — рассказывает директор центра, Ирина Пономарёва.</text:p>
      <text:p text:style-name="Text_20_body">Отмечается, что занятия будут иметь как теоретический, так и прикладной характер. В числе самых популярных тем: монетизация призвания, формирование продукта, построение системы продаж, продвижение продукта. У каждой участницы курса будет возможность проработать идею проекта, составить план его реализации.</text:p>
      <text:p text:style-name="Text_20_body">На первое занятия будущих бизнес-леди ждут 6 октября в 15.00. Из-за осложнения эпидемиологической обстановки, встречи будут проходить на платформе Zoom, а ссылку на мероприятие организаторы будут выкладывать за 15 минут до начала. Ведущие: бизнес-тренер, руководитель Школы бизнеса для женщин «Виноградник» Анастасия Сковородникова и психолог семейного центра САО, Нелли Саркисян.</text:p>
      <text:p text:style-name="Text_20_body">Для участия в осеннем сезоне программы необходимо написать на почту семейного центра САО filial.dmitrovsky@yandex.ru с пометкой «Женский стартап» или позвонить по телефону 8 (495) 484-71-94.</text:p>
      <text:p text:style-name="Text_20_body"><text:line-break/></text:p>
      <text:p text:style-name="Text_20_body"><text:line-break/></text:p>
      <text:p text:style-name="Text_20_body">Адрес страницы: <text:a xlink:type="simple" xlink:href="http://molzhaninovskiy.mos.ru/presscenter/news/detail/9298400.html" office:name=""><text:span text:style-name="Definition">http://molzhaninovskiy.mos.ru/presscenter/news/detail/9298400.html</text:span></text:a></text:p>
      <text:p text:style-name="Text_20_body"><text:a xlink:type="simple" xlink:href="http://molzhaninovskiy.mos.ru" office:name=""><text:span text:style-name="Definition">Управа района Молжанинов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8T00:34:14Z</meta:creation-date>
    <dc:date>2024-09-18T00:34:14Z</dc:date>
  </office:meta>
</office:document-meta>
</file>